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d932b7c1-e14b-454b-973d-5cd860508d80.png" manifest:media-type="image/x-eps"/>
  <manifest:file-entry manifest:full-path="Pictures/Picture3i4d2bc084-aebf-40c6-9336-0adb9d4f6f2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msterdam stadsdeel Nieuw-West, verkeersbesluit Oude Haagseweg, het deel dat openstaat voor autoverkeer, 30 km/u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de Oude Haagseweg, het deel dat open staat voor autoverkeer, een doodlopende weg is waar 50 km/u gereden mag worden;</text:p>
              </text:list-item>
              <text:list-item text:style-override="id1-3-2-2-1-10-2">
                <text:number>•</text:number>
                <text:p text:style-name="al">het bovengenoemde deel van de Oude Haagseweg, het zuidwestelijke deel (vanaf de kruising net ten oosten van het Machinegebouw) een erftoegangsweg is omdat de vrij liggende fietsvoorziening hier ophoudt en voetgangers, fietsers en automobilisten de rijbaan delen en dat het hierdoor wenselijk is om dit deel af te waarderen naar een erftoegangsweg (ETW) 30;</text:p>
              </text:list-item>
              <text:list-item text:style-override="id1-3-2-2-1-10-3">
                <text:number>•</text:number>
                <text:p text:style-name="al">het bovengenoemde deel van de Oude Haagseweg, het noordoostelijke deel (vanaf de kruising net ten oosten van het Machinegebouw) wel het karakter heeft van een Gebiedsontsluitingsweg (GOW) en dat het afwegingskader 50-30 stelt dat straten die niet in een stedelijke omgeving liggen (wat hier het geval is) in principe als 50 weg worden ingericht, echter dat straten met parkeren direct langs de weg (wat hier het geval is aan twee zijden) als uitzondering hierop als GOW 30 worden;</text:p>
              </text:list-item>
              <text:list-item text:style-override="id1-3-2-2-1-10-4">
                <text:number>•</text:number>
                <text:p text:style-name="al">het om bovenstaande redenen gewenst is om op het deel van de Oude Haagseweg, dat openstaat voor autoverkeer, het zuidwestelijke ETW-deel (vanaf de kruising net ten oosten van het Machinegebouw) een zonale 30 km/u te besluiten en het noordoostelijke GOW-deel (vanaf de kruising net ten oosten van het Machinegebouw), 30 km/u te besluiten;</text:p>
              </text:list-item>
              <text:list-item text:style-override="id1-3-2-2-1-10-5">
                <text:number>•</text:number>
                <text:p text:style-name="al">er binnen 3 á 4 jaar een projectmatige herinrichting volgt, waarbij de weg op de juiste manier wordt ingericht en het toewijzen van 30 km/u hier alvast op vooruitloopt;</text:p>
              </text:list-item>
              <text:list-item text:style-override="id1-3-2-2-1-10-6">
                <text:number>•</text:number>
                <text:p text:style-name="al">om de snelheid op het zonale (ETW) 30 km/u deel tot aan het viaduct af te remmen, er tot die tijd kunststof drempels geplaatst worden;</text:p>
              </text:list-item>
              <text:list-item text:style-override="id1-3-2-2-1-10-7">
                <text:number>•</text:number>
                <text:p text:style-name="al">het voordeel dat met deze maatregel bereikt wort in de verkeersveiligheid en duidelijkheid qua wegcategorisering zwaarder weegt dan het gegeven dat er voortaan nog maar 30 km/u gereden mag worden op het deel dat voor het autoverkeer open staat;</text:p>
              </text:list-item>
              <text:list-item text:style-override="id1-3-2-2-1-10-8">
                <text:number>•</text:number>
                <text:p text:style-name="al">overeenkomstig artikel 24 van het Besluit administratieve bepalingen inzake het wegverkeer, overleg is gepleegd met een gemandateerde van de politie, eenheid Amsterdam;</text:p>
              </text:list-item>
              <text:list-item text:style-override="id1-3-2-2-1-10-9">
                <text:number>•</text:number>
                <text:p text:style-name="al">deze aanwijzing van verkeersmaatregelen in het algemeen verkeersbelang wenselijk en/of noodzakelijk kan worden geacht;</text:p>
              </text:list-item>
              <text:list-item text:style-override="id1-3-2-2-1-10-10">
                <text:number>•</text:number>
                <text:p text:style-name="al">gezien artikel 2 van de WVW 1994, deze maatregel strekt tot het verzekeren van de veiligheid op de weg;</text:p>
              </text:list-item>
              <text:list-item text:style-override="id1-3-2-2-1-10-11">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list text:style-name="id1-3-2-2-1-14">
              <text:list-item text:style-override="id1-3-2-2-1-14-1">
                <text:number/>
                <text:p text:style-name="al"/>
              </text:list-item>
              <text:list-item text:style-override="id1-3-2-2-1-14-2">
                <text:number>1.</text:number>
                <text:p text:style-name="al">Door het plaatsen van verkeersborden conform model <text:span text:style-name="nadrukvet">A1 en A2</text:span> van Bijlage I van het RVV 1990, aan te wijzen: een maximumsnelheid van 30 km/u op het noordoostelijke deel van de Oude Haagseweg, vanaf de kruising net ten oosten van het Machinegebouw.</text:p>
              </text:list-item>
              <text:list-item text:style-override="id1-3-2-2-1-14-3">
                <text:number>2.</text:number>
                <text:p text:style-name="al">Door het plaatsen van verkeersborden conform model <text:span text:style-name="nadrukvet">A1(Zone)</text:span> en A<text:span text:style-name="nadrukvet">2(Zone) </text:span>van Bijlage I van het RVV 1990, aan te wijzen: een zonale maximumsnelheid van 30 km/u op het zuidwestelijke deel van de Oude Haagseweg, vanaf de kruising net ten oosten van het Machinegebouw.</text:p>
              </text:list-item>
              <text:list-item text:style-override="id1-3-2-2-1-14-4">
                <text:number>3.</text:number>
                <text:p text:style-name="al">Door het verwijderen van verkeersbord conform model <text:span text:style-name="nadrukvet">A1(Zone)</text:span> van Bijlage I van het RVV 1990, aan te wijzen: dat de onder besluitpunt 2 besloten zonale maximumsnelheid ook geldt voor de Ringvaartdijk, het deel dat ligt tussen de Oude Haagseweg en het viaduct onder de A10.</text:p>
              </text:list-item>
            </text:list>
            <text:p text:style-name="common-al"/>
            <text:p text:style-name="common-al">Zoals aangegeven op onderstaande tekeningen.</text:p>
            <text:p text:style-name="common-al"/>
            <text:p text:style-name="common-al">Besluitpunt 3</text:p>
            <text:p text:style-name="common-al">
            <draw:frame><draw:text-box><text:section text:name="plaatje_id1-3-2-2-1-19-1" text:style-name="plaatje">
              <text:p text:style-name="illustratie_id1-3-2-2-1-19-1-1"><draw:frame draw:style-name="illustratie_id1-3-2-2-1-19-1-1" text:anchor-type="paragraph" svg:width="70.5mm" svg:height="81.89999999999999mm"><draw:image xlink:href="Pictures/Picture2id932b7c1-e14b-454b-973d-5cd860508d80.png" xlink:type="simple"/></draw:frame></text:p>
            </text:section></draw:text-box></draw:frame>
          </text:p>
            <text:p text:style-name="common-al"/>
            <text:p text:style-name="common-al"/>
            <text:p text:style-name="common-al">Besluitpunten 1 en 2</text:p>
            <text:p text:style-name="common-al">
            <draw:frame><draw:text-box><text:section text:name="plaatje_id1-3-2-2-1-23-1" text:style-name="plaatje">
              <text:p text:style-name="illustratie_id1-3-2-2-1-23-1-1"><draw:frame draw:style-name="illustratie_id1-3-2-2-1-23-1-1" text:anchor-type="paragraph" svg:width="153mm" svg:height="84.19811320754717mm"><draw:image xlink:href="Pictures/Picture3i4d2bc084-aebf-40c6-9336-0adb9d4f6f21.png" xlink:type="simple"/></draw:frame></text:p>
            </text:section></draw:text-box></draw:frame>
          </text:p>
            <text:p text:style-name="common-al">Amsterdam, </text:p>
            <text:p text:style-name="common-al"/>
            <text:p text:style-name="common-al">Het college van burgemeester en wethouders van Amsterdam, namens hen,</text:p>
            <text:p text:style-name="common-al"/>
            <text:p text:style-name="common-al"/>
            <text:p text:style-name="common-al"/>
            <text:p text:style-name="common-al">Alieke Hordijk</text:p>
            <text:p text:style-name="common-al">Teammanager Expertisecentrum</text:p>
            <text:p text:style-name="common-al">Markten Gebied en Gebruik, Stadswerken</text:p>
            <text:p text:style-name="common-al"/>
            <text:p text:style-name="common-al"/>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2967</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967</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967</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30 km/u - Oude Haagseweg</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SW26-15891</meta:user-defined>
    <meta:user-defined meta:name="OVERHEIDop.verkeersbordcode">A01zb</meta:user-defined>
    <meta:user-defined meta:name="OVERHEIDop.verkeersbordcode">A1</meta:user-defined>
    <meta:user-defined meta:name="OVERHEIDop.verkeersbordcode">A02ze</meta:user-defined>
    <meta:user-defined meta:name="OVERHEIDop.verkeersbordcode">A2</meta:user-defined>
    <dc:language>nl</dc:language>
    <meta:user-defined meta:name="OVERHEIDop.locatietype/OVERHEIDop.gebiedsmarkering">Lijn</meta:user-defined>
    <meta:user-defined meta:name="DC.title">Amsterdam stadsdeel Nieuw-West, verkeersbesluit Oude Haagseweg, het deel dat openstaat voor autoverkeer, 30 km/u</meta:user-defined>
    <meta:user-defined meta:name="DCTERMS.W3CDTF/DCTERMS.available">2026-04-13</meta:user-defined>
    <meta:user-defined meta:name="DCTERMS.W3CDTF/OVERHEIDop.jaargang">2026</meta:user-defined>
    <meta:user-defined meta:name="OVERHEIDop.publicationIssue">172967</meta:user-defined>
    <meta:user-defined meta:name="OVERHEIDop.GmbID/DC.identifier">gmb-2026-172967</meta:user-defined>
    <meta:user-defined meta:name="OVERHEIDop.versieInformatie"/>
  </office:meta>
</office:document-meta>
</file>