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rivé feest Karpermeer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privé feest met iets versterkte live muziek (singer-songwriter)</text:p>
            <text:p text:style-name="common-al">Locatie: Karpermeer, Haartseweg 2A te Aalten</text:p>
            <text:p text:style-name="common-al">Datum/periode: op 8 en 30 mei 2026 van 20.00 tot 23.59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72676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67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67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privé feest Karpermeer, Aal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2676</meta:user-defined>
    <meta:user-defined meta:name="OVERHEIDop.GmbID/DC.identifier">gmb-2026-172676</meta:user-defined>
    <meta:user-defined meta:name="OVERHEIDop.versieInformatie"/>
  </office:meta>
</office:document-meta>
</file>