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je Kampen 3, 8467 ST Vegelinsoord: melding toepassen van grond of baggerspecie. (Z.88935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72454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54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54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9356</meta:user-defined>
    <dc:language>nl</dc:language>
    <meta:user-defined meta:name="OVERHEIDop.locatietype/OVERHEIDop.gebiedsmarkering">Punt</meta:user-defined>
    <meta:user-defined meta:name="DC.title">Nije Kampen 3, 8467 ST Vegelinsoord: melding toepassen van grond of baggerspecie. (Z.889356)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454</meta:user-defined>
    <meta:user-defined meta:name="OVERHEIDop.GmbID/DC.identifier">gmb-2026-172454</meta:user-defined>
    <meta:user-defined meta:name="OVERHEIDop.versieInformatie"/>
  </office:meta>
</office:document-meta>
</file>