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Doorkomst wandelvierdaagse op 1 en 2 juni 2026 in Noard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30 maart 2026 is de volgende melding binnengekomen:</text:p>
            <text:p text:style-name="last-al">Noardburgum, doorkomst van de wandelvierdaagse vanuit Feanwâlden op 1 en 2 juni 2026 tussen 17.30 uur en 21.3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2453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5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53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48</meta:user-defined>
    <meta:user-defined meta:name="DCTERMS.abstract">Doorkomst wandelvierdaagse op 1 en 2 juni 2026 in Noardburgum</meta:user-defined>
    <dc:language>nl</dc:language>
    <meta:user-defined meta:name="OVERHEIDop.locatietype/OVERHEIDop.gebiedsmarkering">Punt</meta:user-defined>
    <meta:user-defined meta:name="DC.title">Gemeente Tytsjerksteradiel - melding Doorkomst wandelvierdaagse op 1 en 2 juni 2026 in Noardburgu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453</meta:user-defined>
    <meta:user-defined meta:name="OVERHEIDop.GmbID/DC.identifier">gmb-2026-172453</meta:user-defined>
    <meta:user-defined meta:name="OVERHEIDop.versieInformatie"/>
  </office:meta>
</office:document-meta>
</file>