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Dinershow op 8 mei 2026 in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31 maart 2026 is de volgende melding binnengekomen:</text:p>
            <text:p text:style-name="last-al">Burgum, YOSI, Tsjibbe Geartsstrjitte 3, Diner show met muziek op 8 mei 2026 van 18.00 uur tot 23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72415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41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41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0946</meta:user-defined>
    <meta:user-defined meta:name="DCTERMS.abstract">Dinershow op 8 mei 2026 in Burgum</meta:user-defined>
    <dc:language>nl</dc:language>
    <meta:user-defined meta:name="OVERHEIDop.locatietype/OVERHEIDop.gebiedsmarkering">Punt</meta:user-defined>
    <meta:user-defined meta:name="DC.title">Gemeente Tytsjerksteradiel - melding Dinershow op 8 mei 2026 in Burgum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415</meta:user-defined>
    <meta:user-defined meta:name="OVERHEIDop.GmbID/DC.identifier">gmb-2026-172415</meta:user-defined>
    <meta:user-defined meta:name="OVERHEIDop.versieInformatie"/>
  </office:meta>
</office:document-meta>
</file>