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Schermafbeelding2026-04-09103836ia9701f8f-25f5-4c34-9a0a-b87e7f1c3e0e.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2-31">
      <text:list-level-style-bullet text:bullet-char="•" text:level="1">
        <style:list-level-properties text:min-label-width="10mm"/>
      </text:list-level-style-bullet>
    </text:list-style>
    <text:list-style style:name="id1-3-2-1-2-31-1">
      <text:list-level-style-bullet text:bullet-char="•" text:level="1">
        <style:list-level-properties text:min-label-width="10mm"/>
      </text:list-level-style-bullet>
    </text:list-style>
    <text:list-style style:name="id1-3-2-1-2-31-2">
      <text:list-level-style-bullet text:bullet-char="•" text:level="1">
        <style:list-level-properties text:min-label-width="10mm"/>
      </text:list-level-style-bullet>
    </text:list-style>
    <text:list-style style:name="id1-3-2-2-1-2">
      <text:list-level-style-bullet text:bullet-char="-" text:level="1">
        <style:list-level-properties text:min-label-width="10mm"/>
      </text:list-level-style-bullet>
    </text:list-style>
    <text:list-style style:name="id1-3-2-2-1-2-1">
      <text:list-level-style-bullet text:bullet-char="-" text:level="1">
        <style:list-level-properties text:min-label-width="10mm"/>
      </text:list-level-style-bullet>
    </text:list-style>
    <text:list-style style:name="id1-3-2-2-1-2-2">
      <text:list-level-style-bullet text:bullet-char="-" text:level="1">
        <style:list-level-properties text:min-label-width="10mm"/>
      </text:list-level-style-bullet>
    </text:list-style>
    <text:list-style style:name="id1-3-2-2-1-2-3">
      <text:list-level-style-bullet text:bullet-char="-" text:level="1">
        <style:list-level-properties text:min-label-width="10mm"/>
      </text:list-level-style-bullet>
    </text:list-style>
    <text:list-style style:name="id1-3-2-2-1-2-4">
      <text:list-level-style-bullet text:bullet-char="-" text:level="1">
        <style:list-level-properties text:min-label-width="10mm"/>
      </text:list-level-style-bullet>
    </text:list-style>
    <text:list-style style:name="id1-3-2-3-4">
      <text:list-level-style-bullet text:bullet-char="-" text:level="1">
        <style:list-level-properties text:min-label-width="10mm"/>
      </text:list-level-style-bullet>
    </text:list-style>
    <text:list-style style:name="id1-3-2-3-4-1">
      <text:list-level-style-bullet text:bullet-char="-" text:level="1">
        <style:list-level-properties text:min-label-width="10mm"/>
      </text:list-level-style-bullet>
    </text:list-style>
    <text:list-style style:name="id1-3-2-3-4-2">
      <text:list-level-style-bullet text:bullet-char="-" text:level="1">
        <style:list-level-properties text:min-label-width="10mm"/>
      </text:list-level-style-bullet>
    </text:list-style>
    <text:list-style style:name="id1-3-2-3-4-3">
      <text:list-level-style-bullet text:bullet-char="-" text:level="1">
        <style:list-level-properties text:min-label-width="10mm"/>
      </text:list-level-style-bullet>
    </text:list-style>
    <text:list-style style:name="id1-3-2-3-4-4">
      <text:list-level-style-bullet text:bullet-char="-" text:level="1">
        <style:list-level-properties text:min-label-width="10mm"/>
      </text:list-level-style-bullet>
    </text:list-style>
    <text:list-style style:name="id1-3-2-3-4-5">
      <text:list-level-style-bullet text:bullet-char="-" text:level="1">
        <style:list-level-properties text:min-label-width="10mm"/>
      </text:list-level-style-bullet>
    </text:list-style>
    <text:list-style style:name="id1-3-2-3-4-6">
      <text:list-level-style-bullet text:bullet-char="-" text:level="1">
        <style:list-level-properties text:min-label-width="10mm"/>
      </text:list-level-style-bullet>
    </text:list-style>
  </office:automatic-styles>
  <office:body>
    <office:text>
      <text:p text:style-name="new_page_staatscourant"/>
      <text:p text:style-name="single-kop-titel">Verkeersbesluit voor de herinrichting van President Kennedylaan en Rembrandtlaan en verlengen van het parkeerverbod aan Jan Mankeslaan te Heerenveen</text:p>
      <text:section text:name="regeling_id1-3-2" text:style-name="regeling">
        <text:section text:name="aanhef_id1-3-2-1" text:style-name="aanhef">
          <text:p text:style-name="aanhef_wie">Burgemeester en wethouders van de gemeente Heerenveen,</text:p>
          <text:section text:name="considerans_id1-3-2-1-2" text:style-name="considerans">
            <text:p text:style-name="considerans.al">Gelet op de Wegenwet, de Wegenverkeerswet 1994 (hierna: WVW 1994), het Reglement Verkeersregels en Verkeerstekens 1990 (hierna: RVV 1990), het Besluit Administratieve Bepalingen inzake het Wegverkeer (hierna: BABW) en de Uitvoeringsvoorschriften van het Besluit Administratieve Bepalingen inzake het Wegverkeer (hierna: Uitvoeringsvoorschriften BABW).</text:p>
            <text:p text:style-name="considerans.al">
            <text:span text:style-name="nadrukvet">Overwegende:</text:span>
          </text:p>
            <text:p text:style-name="considerans.al">dat de in het voorliggend besluit genoemde wegen gelegen zijn binnen de bebouwde kom van Heerenveen en in beheer is bij de gemeente Heerenveen;</text:p>
            <text:p text:style-name="considerans.al">dat de in het voorliggend besluit genoemde weg een weg is als bedoeld in artikel 1, lid 1 onder b van de WVW 1994;</text:p>
            <text:p text:style-name="considerans.al">dat gelet op artikel 18, lid 1d, van de Wegenverkeerswet 1994 (WVW), burgemeester en wethouders bevoegd zijn om verkeersbesluiten te nemen, te wijzigen en in te trekken;</text:p>
            <text:p text:style-name="considerans.al">dat gelet op bovengenoemd artikel het college van burgemeester en wethouders van Heerenveen bevoegd is verkeersbesluiten te nemen voor deze wegen;</text:p>
            <text:p text:style-name="considerans.al">dat de bevoegdheid voor het nemen van verkeersbesluiten door het college van burgemeester en wethouders van Heerenveen is gemandateerd aan de afdelingsmanager van team openbare orde en veiligheid;</text:p>
            <text:p text:style-name="considerans.al">dat de gemeente Heerenveen in de Mobiliteitsvisie 2040 heeft besloten om te willen investeren in veilige en comfortabele fietsroutes;</text:p>
            <text:p text:style-name="considerans.al">dat daarbij ruimte voor kwetsbare verkeersdeelnemers erg belangrijk is en daarom een maximumsnelheid van 30 km/u binnen de bebouwde kom als norm wordt gezien;</text:p>
            <text:p text:style-name="considerans.al">dat groot onderhoud aan de President Kennedylaan en Rembrandtlaan ervoor zorgt dat er een grootschalige herinrichting mogelijk is;</text:p>
            <text:p text:style-name="considerans.al">dat hierbij wordt geacht om een verkeersveilige situatie te creëren voor de kwetsbare verkeersdeelnemers;</text:p>
            <text:p text:style-name="considerans.al">dat dit niet strekt met de huidige toegestane maximale snelheid van 50 km/u;</text:p>
            <text:p text:style-name="considerans.al">dat daarom de snelheid wordt verlaagd tot 30 km/uur, waardoor de snelheid beter past bij het gewenste gebruik;</text:p>
            <text:p text:style-name="considerans.al">dat deze snelheid wordt verlaagd door het plaatsen van verkeersbord A1-30 en A2-30 met zonale toepassing van bijlage 1 van het RVV1990, op de Jan Mankeslaan en Europalaan;</text:p>
            <text:p text:style-name="considerans.al">dat de bestaande verkeersborden A1-30 en A2-30 met zonale toepassing van bijlage 1 van het RVV1990 worden verwijderd op de zijstraten als deze binnen de 30-zone vallen;</text:p>
            <text:p text:style-name="considerans.al">dat een voorrangsweg niet past binnen een 30km/uur zone;</text:p>
            <text:p text:style-name="considerans.al">dat de bestaande verkeersborden B1 van bijlage 1 van het RVV1990 worden verwijderd op de President Kennedylaan en Rembrandtlaan;</text:p>
            <text:p text:style-name="considerans.al">dat om de fietsroute beter te accentueren de President Kennedylaan wordt ingericht alszijnde een fietsstraat;</text:p>
            <text:p text:style-name="considerans.al">dat deze route aan de zuidzijde goed wordt aangesloten op het fietspad langs de Oranje Nassaulaan en aan de noordzijde op het fietspad Europalan;</text:p>
            <text:p text:style-name="considerans.al">dat deze route goed in het fietsnetwerk ligt en daardoor de verwachting er is dat fietsers vanaf Skoatterwâld/Oranjewoud en Heerenveen zuid gebruik gaan maken van deze fietsstraat richting het centrum en visaversa;</text:p>
            <text:p text:style-name="considerans.al">dat er hiermee wordt geïnvesteerd in een fietsstraat met veel potentie en dat deze route meer gebruikt gaat worden dan in de huidige situatie;</text:p>
            <text:p text:style-name="considerans.al">dat deze zijde (westelijk) van de President Kennedylaan alleen gebruikt wordt door bestemmingsverkeer en er daardoor sprake is van een lage intensiteit gemotoriseerd verkeer;</text:p>
            <text:p text:style-name="considerans.al">dat hierbij de rijbaan met rood gekleurd asfalt wordt aangelegd;</text:p>
            <text:p text:style-name="considerans.al">dat de inrichting van de fietsstraat kenbaar gemaakt wordt door het bord L51b ‘fietsstraat’ van bijlage 1 van het RVV1990 met de bijbehorende markering op het wegdek.</text:p>
            <text:p text:style-name="considerans.al">dat de kruispunten met zijwegen gelijkwaardig blijven om de snelheid van het aanwezige gemotoriseerd verkeer laag te houden, in lijn met Duurzaam Veilig, ten opzichte van uitritconstructies;</text:p>
            <text:p text:style-name="considerans.al">dat vanwege de herinrichting van de President Kennedylaan en Rembrandtlaan de bestaande verkeersborden E1 van bijlage 1 van het RVV1990 overtollig zijn en worden verwijderd;</text:p>
            <text:p text:style-name="considerans.al">dat naar aanleiding van klachten over doorstroming en verkeersveiligheid er op de Jan Mankeslaan, tussen de Burgemeester Falkenaweg en de Van Goghlaan, in 2024 een parkeerverbod is ingesteld;</text:p>
            <text:p text:style-name="considerans.al">dat op basis van meldingen van bewoners en de wijkraad is gebleken dat dit parkeerverbod te kort is en verder uitgebreid moet worden ten behoeve van de doorstroming en veiligheid;</text:p>
            <text:p text:style-name="considerans.al">dat dit parkeerverbod uitgebreid wordt tot en met het kruispunt met de Van Goghlaan door middel van het doortrekken van de gele onderbroken strepen zoals bedoeld onder artikel 24 van het RVV 1990. </text:p>
            <text:p text:style-name="considerans.al">dat gelet op artikel 2 van de WVW 1994 de hiervoor genoemde verkeersmaatregel strekt tot het: </text:p>
            <text:list text:style-name="id1-3-2-1-2-31">
              <text:list-item text:style-override="id1-3-2-1-2-31-1">
                <text:number>•</text:number>
                <text:p text:style-name="al">verzekeren van de veiligheid op de weg;</text:p>
              </text:list-item>
              <text:list-item text:style-override="id1-3-2-1-2-31-2">
                <text:number>•</text:number>
                <text:p text:style-name="al"> beschermen van weggebruikers en passagiers;</text:p>
              </text:list-item>
            </text:list>
            <text:p text:style-name="considerans.al">dat mede gelet op artikel 2 van de WVW 1994 het zoveel mogelijk waarborgen van de vrijheid van het verkeer in het geding komt bij het treffen van deze verkeersmaatregel;</text:p>
            <text:p text:style-name="considerans.al">dat de vrijheid van het verkeer door deze verkeersmaatregel wordt beperkt, doch dit wordt van geringer belang geacht dan de verkeersveiligheid op dit weggedeelte;</text:p>
            <text:p text:style-name="considerans.al">dat het op grond van artikel 15, eerste lid, van de WVW 1994 vereist is om een verkeersbesluit te nemen voor de plaatsing of verwijderen van de in artikel 12 van het BABW genoemde verkeerstekens en ook voor onderborden voor zover daardoor een gebod of verbod ontstaat of wordt gewijzigd;</text:p>
            <text:p text:style-name="considerans.al">dat het op grond van artikel 15, tweede lid, van de WVW 1994, tijdelijke maatregelen op of aan de weg tot wijziging van de inrichting van de weg of tot het aanbrengen of verwijderen van voorzieningen ter regeling van het verkeer geschieden krachtens een verkeersbesluit;</text:p>
            <text:p text:style-name="considerans.al">dat het treffen van genoemde verkeersmaatregel een normale maatschappelijke ontwikkeling is waarmee eenieder kan worden geconfronteerd en waarvan de nadelige gevolgen in beginsel voor rekening van betrokkenen behoren te blijven;</text:p>
            <text:p text:style-name="considerans.al">dat voor het plaatsen van verkeerstekens op het wegdek zoals bedoeld in artikel 12 BABW een verkeersbesluit is vereist;</text:p>
            <text:p text:style-name="considerans.al">dat overleg met de verkeerscoördinator van het basisteam Zuidoost Fryslân van de politie heeft plaatsgevonden en er een positief advies is gegeven voor de voorgenomen verkeersmaatregelen;</text:p>
            <text:p text:style-name="considerans_bottom"/>
          </text:section>
        </text:section>
        <text:section text:name="regeling-tekst_id1-3-2-2" text:style-name="regeling-tekst">
          <text:section text:name="tekst_id1-3-2-2-1" text:style-name="tekst">
            <text:p text:style-name="common-al">
            <text:span text:style-name="nadrukvet">Het besluit:</text:span>
          </text:p>
            <text:list text:style-name="id1-3-2-2-1-2">
              <text:list-item text:style-override="id1-3-2-2-1-2-1">
                <text:number>-</text:number>
                <text:p text:style-name="al">Dat er een maximumsnelheid van 30 km/uur wordt ingesteld door het plaatsen en verwijderen van verkeersborden A1-30 en A2-30 met zonale toepassing van bijlage 1 van het RVV1990 volgens bijgevoegde situatietekening;</text:p>
              </text:list-item>
              <text:list-item text:style-override="id1-3-2-2-1-2-2">
                <text:number>-</text:number>
                <text:p text:style-name="al">dat de bestaande verkeersborden B1 van bijlage 1 van het RVV1990 worden verwijderd op de President Kennedylaan en Rembrandtlaan;</text:p>
              </text:list-item>
              <text:list-item text:style-override="id1-3-2-2-1-2-3">
                <text:number>-</text:number>
                <text:p text:style-name="al">dat de bestaande verkeersborden E1 van bijlage 1 van het RVV1990 worden verwijderd op de President Kennedylaan en Rembrandtlaan;</text:p>
              </text:list-item>
              <text:list-item text:style-override="id1-3-2-2-1-2-4">
                <text:number>-</text:number>
                <text:p text:style-name="al">dat het parkeerverbod op de Jan Mankeslaan, tussen de Burgemeester Falkenaweg en de Van Goghlaan, uitgebreid wordt door middel van het doortrekken van de gele onderbroken strepen zoals bedoeld onder artikel 24 van het RVV 1990. </text:p>
              </text:list-item>
            </text:list>
            <text:p text:style-name="common-al">
            <text:span text:style-name="nadrukvet">Situatieschets</text:span>
          </text:p>
            <text:p text:style-name="last-al">
            <draw:frame><draw:text-box><text:section text:name="plaatje_id1-3-2-2-1-4-1" text:style-name="plaatje">
              <text:p text:style-name="illustratie_id1-3-2-2-1-4-1-1"><draw:frame draw:style-name="illustratie_id1-3-2-2-1-4-1-1" text:anchor-type="paragraph" svg:width="130mm" svg:height="137.5mm"><draw:image xlink:href="Pictures/Schermafbeelding2026-04-09103836ia9701f8f-25f5-4c34-9a0a-b87e7f1c3e0e.png" xlink:type="simple"/></draw:frame></text:p>
            </text:section></draw:text-box></draw:frame>
          </text:p>
            <text:p text:style-name="tekst_bottom"/>
          </text:section>
        </text:section>
        <text:section text:name="bezwaarschrift_id1-3-2-3" text:style-name="bezwaarschrift">
          <text:p text:style-name="bezwaarschrift_top"/>
          <text:p text:style-name="bezwaarschrift_al">
          <text:span text:style-name="nadrukvet">Bezwaar</text:span>
        </text:p>
          <text:p text:style-name="bezwaarschrift_al">Dit besluit treedt in werking na bekendmaking in het Gemeenteblad. Belanghebbenden kunnen binnen zes weken na publicatie van dit besluit in het Gemeenteblad bezwaar maken bij burgemeester en wethouders van Heerenveen, postbus, 7500 AA te Heerenveen. Door het indienen van het bezwaarschrift wordt dit besluit niet opgeschort.</text:p>
          <text:p text:style-name="bezwaarschrift_al">Het bezwaarschrift moet de volgende gegevens bevatten: </text:p>
          <text:list text:style-name="id1-3-2-3-4">
            <text:list-item text:style-override="id1-3-2-3-4-1">
              <text:number>-</text:number>
              <text:p text:style-name="al">uw naam en adres;</text:p>
            </text:list-item>
            <text:list-item text:style-override="id1-3-2-3-4-2">
              <text:number>-</text:number>
              <text:p text:style-name="al"> de datum waarop u het bezwaarschrift schrijft;</text:p>
            </text:list-item>
            <text:list-item text:style-override="id1-3-2-3-4-3">
              <text:number>-</text:number>
              <text:p text:style-name="al"> Het kenmerk van het besluit;</text:p>
            </text:list-item>
            <text:list-item text:style-override="id1-3-2-3-4-4">
              <text:number>-</text:number>
              <text:p text:style-name="al"> een omschrijving van het besluit waartegen u bezwaar maakt;</text:p>
            </text:list-item>
            <text:list-item text:style-override="id1-3-2-3-4-5">
              <text:number>-</text:number>
              <text:p text:style-name="al"> de reden waarom u het er niet mee eens bent;</text:p>
            </text:list-item>
            <text:list-item text:style-override="id1-3-2-3-4-6">
              <text:number>-</text:number>
              <text:p text:style-name="al"> uw handtekening.</text:p>
            </text:list-item>
          </text:list>
          <text:p text:style-name="bezwaarschrift_al">Aldus vastgesteld op 02-04-2026 te Heerenveen</text:p>
          <text:p text:style-name="bezwaarschrift_al">Namens het college van burgemeester en wethouders van de gemeente Heerenveen,</text:p>
          <text:p text:style-name="bezwaarschrift_al">Teammanager Openbare Orde en Veiligheid</text:p>
          <text:p text:style-name="bezwaarschrift_al">Yne Age Terpstra</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4-1-1" style:parent-style-name="Standard">
      <style:paragraph-properties style:line-spacing="0mm" style:text-autospace="none" ofo:line-height="0.001cm"/>
    </style:style>
    <style:style style:family="graphic" style:name="illustratie_id1-3-2-2-1-4-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172360</text:span><text:line-break/><text:date style:data-style-name="dag" text:fixed="true" text:date-value="2026-04-14"/><text:line-break/><text:date style:data-style-name="jaar" text:fixed="true" text:date-value="2026-04-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72360</text:span><text:date style:data-style-name="nicedate" text:fixed="true" text:date-value="2026-04-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72360</text:span><text:date style:data-style-name="nicedate" text:fixed="true" text:date-value="2026-04-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4/xml/MC-DRP-VB-Web-CB.xml</meta:user-defined>
    <meta:user-defined meta:name="OVERHEID.Gemeente/DC.creator">Heerenveen</meta:user-defined>
    <meta:user-defined meta:name="OVERHEID.Gemeente/OVERHEID.authority">Heerenveen</meta:user-defined>
    <meta:user-defined meta:name="OVERHEID.Informatietype/DC.type">officiële publicatie</meta:user-defined>
    <meta:user-defined meta:name="OVERHEIDop.Rubriek/DC.type">verkeersbesluit of -mededeling</meta:user-defined>
    <meta:user-defined meta:name="OVERHEID.Gemeente/DCTERMS.publisher">Heerenveen</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Gemeente Heerenveen - herinrichting en verlengen van een parkeerverbod  - aan President Kennedylaan, Rembrandtlaan en Jan Mankeslaan te Heerenveen </meta:user-defined>
    <meta:user-defined meta:name="OVERHEIDvb.Wegcategorie/OVERHEIDvb.wegcategorie">Erftoegangsweg binnen de bebouwde kom</meta:user-defined>
    <meta:user-defined meta:name="OVERHEIDvb.Weggebruiker/OVERHEIDvb.weggebruiker">bestuurders van een gelede vrachtwagen</meta:user-defined>
    <meta:user-defined meta:name="OVERHEIDvb.Weggebruiker/OVERHEIDvb.weggebruiker">bestuurders van een motorrijwiel, scooter, personenauto of bestelauto</meta:user-defined>
    <meta:user-defined meta:name="OVERHEIDvb.Weggebruiker/OVERHEIDvb.weggebruiker">bestuurders van een ongelede vrachtwagen of ongelede autobus</meta:user-defined>
    <meta:user-defined meta:name="OVERHEIDop.verkeersbordcode">A01zb</meta:user-defined>
    <meta:user-defined meta:name="OVERHEIDop.verkeersbordcode">A02ze</meta:user-defined>
    <meta:user-defined meta:name="OVERHEIDop.verkeersbordcode">B1</meta:user-defined>
    <meta:user-defined meta:name="OVERHEIDop.verkeersbordcode">E1</meta:user-defined>
    <dc:language>nl</dc:language>
    <meta:user-defined meta:name="OVERHEIDop.locatietype/OVERHEIDop.gebiedsmarkering">Weg</meta:user-defined>
    <meta:user-defined meta:name="OVERHEIDop.locatietype/OVERHEIDop.gebiedsmarkering">Weg</meta:user-defined>
    <meta:user-defined meta:name="OVERHEIDop.locatietype/OVERHEIDop.gebiedsmarkering">Weg</meta:user-defined>
    <meta:user-defined meta:name="DC.title">Verkeersbesluit voor de herinrichting van President Kennedylaan en Rembrandtlaan en verlengen van het parkeerverbod aan Jan Mankeslaan te Heerenveen</meta:user-defined>
    <meta:user-defined meta:name="DCTERMS.W3CDTF/DCTERMS.available">2026-04-14</meta:user-defined>
    <meta:user-defined meta:name="DCTERMS.W3CDTF/OVERHEIDop.jaargang">2026</meta:user-defined>
    <meta:user-defined meta:name="OVERHEIDop.publicationIssue">172360</meta:user-defined>
    <meta:user-defined meta:name="OVERHEIDop.GmbID/DC.identifier">gmb-2026-172360</meta:user-defined>
    <meta:user-defined meta:name="OVERHEIDop.versieInformatie"/>
  </office:meta>
</office:document-meta>
</file>