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Koningsdag met livemuziek en vrijmarkt op 27 april 2026 in Ty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 april 2026 is de volgende melding binnengekomen:</text:p>
            <text:p text:style-name="last-al">Tytsjerk, Dorpshuis Yn'e Mande, Noarderein 1, Koningsdag met livemuziek, vrijmarkt op het parkeerterrein en bij mooi weer terras open op 27 april 2026 van 13.00 uur tot 23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72358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358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358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0944</meta:user-defined>
    <meta:user-defined meta:name="DCTERMS.abstract">Koningsdag met livemuziek en vrijmarkt op 27 april 2026 in Tytsjerk</meta:user-defined>
    <dc:language>nl</dc:language>
    <meta:user-defined meta:name="OVERHEIDop.locatietype/OVERHEIDop.gebiedsmarkering">Punt</meta:user-defined>
    <meta:user-defined meta:name="DC.title">Gemeente Tytsjerksteradiel - melding Koningsdag met livemuziek en vrijmarkt op 27 april 2026 in Tytsjerk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2358</meta:user-defined>
    <meta:user-defined meta:name="OVERHEIDop.GmbID/DC.identifier">gmb-2026-172358</meta:user-defined>
    <meta:user-defined meta:name="OVERHEIDop.versieInformatie"/>
  </office:meta>
</office:document-meta>
</file>