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Garage sale op 2 mei 2026 in Sum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26 maart 2026 is de volgende melding binnengekomen:</text:p>
            <text:p text:style-name="last-al">Buitengebied De Harste en Sumarderheide, een garagesale op 2 mei 2026 van 09.30 uur tot 13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172328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328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328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0943</meta:user-defined>
    <meta:user-defined meta:name="DCTERMS.abstract">Garage sale op 2 mei 2026 in Sumar</meta:user-defined>
    <dc:language>nl</dc:language>
    <meta:user-defined meta:name="OVERHEIDop.locatietype/OVERHEIDop.gebiedsmarkering">Punt</meta:user-defined>
    <meta:user-defined meta:name="DC.title">Gemeente Tytsjerksteradiel - melding Garage sale op 2 mei 2026 in Sumar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2328</meta:user-defined>
    <meta:user-defined meta:name="OVERHEIDop.GmbID/DC.identifier">gmb-2026-172328</meta:user-defined>
    <meta:user-defined meta:name="OVERHEIDop.versieInformatie"/>
  </office:meta>
</office:document-meta>
</file>