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het exploiteren van een stookinstallatie voor standaard brandstoffen, De Immenhorst 12, 7041KE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op grond van Besluit activiteiten leefomgeving (Bal)</text:span>
          </text:p>
            <text:p text:style-name="last-al">- De Immenhorst 12, 7041KE ’s-Heerenberg; het exploiteren van een stookinstallatie voor standaard brandstoffen (verzonden 09-04-2026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172243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243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243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0554</meta:user-defined>
    <meta:user-defined meta:name="DCTERMS.abstract">Betreft: melding op locatie De Immenhorst 12, 7041KE 's-Heerenberg</meta:user-defined>
    <dc:language>nl</dc:language>
    <meta:user-defined meta:name="OVERHEIDop.locatietype/OVERHEIDop.gebiedsmarkering">Punt</meta:user-defined>
    <meta:user-defined meta:name="DC.title">Melding het exploiteren van een stookinstallatie voor standaard brandstoffen, De Immenhorst 12, 7041KE 's-Heerenberg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243</meta:user-defined>
    <meta:user-defined meta:name="OVERHEIDop.GmbID/DC.identifier">gmb-2026-172243</meta:user-defined>
    <meta:user-defined meta:name="OVERHEIDop.versieInformatie"/>
  </office:meta>
</office:document-meta>
</file>