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8 april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8 april 2026 is een melding ontvangen waarvoor geen vergunningsplicht geldt voor de locatie Lange Veertel 40, 5109BG 's Gravenmoer. De melding is geregistreerd onder zaaknummer Z2026-00000590. De melding betreft:</text:p>
            <text:p text:style-name="common-al">- plaatsen van een container van 28-5 t/m 11-6-2026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72149</text:span><text:line-break/><text:date style:data-style-name="dag" text:fixed="true" text:date-value="2026-04-13"/><text:line-break/><text:date style:data-style-name="jaar" text:fixed="true" text:date-value="2026-04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2149</text:span><text:date style:data-style-name="nicedate" text:fixed="true" text:date-value="2026-04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2149</text:span><text:date style:data-style-name="nicedate" text:fixed="true" text:date-value="2026-04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0590</meta:user-defined>
    <meta:user-defined meta:name="DCTERMS.abstract">Lange Veertel 40, 5109BG 's Gravenmoer</meta:user-defined>
    <dc:language>nl</dc:language>
    <meta:user-defined meta:name="OVERHEIDop.locatietype/OVERHEIDop.gebiedsmarkering">Punt</meta:user-defined>
    <meta:user-defined meta:name="DC.title">Ontvangst melding, : 8 april 2026</meta:user-defined>
    <meta:user-defined meta:name="DCTERMS.W3CDTF/DCTERMS.available">2026-04-13</meta:user-defined>
    <meta:user-defined meta:name="DCTERMS.W3CDTF/OVERHEIDop.jaargang">2026</meta:user-defined>
    <meta:user-defined meta:name="OVERHEIDop.publicationIssue">172149</meta:user-defined>
    <meta:user-defined meta:name="OVERHEIDop.GmbID/DC.identifier">gmb-2026-172149</meta:user-defined>
    <meta:user-defined meta:name="OVERHEIDop.versieInformatie"/>
  </office:meta>
</office:document-meta>
</file>