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temmingsplan ‘Folkert Elsingastraat 3-9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otterdam maken bekend dat de Afdeling bestuursrechtspraak van de Raad van State bij uitspraak van 1 april 2026 (ECLI:NL:RVS:2026:1830) het beroep tegen het bestemmingsplan ‘Folkert Elsingastraat 3-9’ (<text:a xlink:href="https://omgevingswet.overheid.nl/regels-op-de-kaart/document?documentID=NL.IMRO.0599.BP2227FolkElsinga-va01" xlink:type="simple">NL.IMRO.0599.BP2227FolkElsinga-va01</text:a>), zoals op 29 november 2024 is vastgesteld, ongegrond heeft verklaard. </text:p>
            <text:p text:style-name="common-al">Dit bestemmingsplan is met deze uitspraak onherroepelijk geworden. </text:p>
            <text:p text:style-name="common-al">Rotterdam, 13 april 2026</text:p>
            <text:p text:style-name="common-al">Burgemeester en wethouders voornoemd, </text:p>
            <text:p text:style-name="common-al">namens dezen,</text:p>
            <text:p text:style-name="common-al">Dhr. J.H. Meijer</text:p>
            <text:p text:style-name="common-al">Algemeen directeur cluster Stadsontwikkeling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71757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757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757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599.BP2227FolkElsinga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Kennisgeving bestemmingsplan ‘Folkert Elsingastraat 3-9’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757</meta:user-defined>
    <meta:user-defined meta:name="OVERHEIDop.GmbID/DC.identifier">gmb-2026-171757</meta:user-defined>
    <meta:user-defined meta:name="OVERHEIDop.versieInformatie"/>
  </office:meta>
</office:document-meta>
</file>