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- Huisbergenweg 5 en 7 Rosm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 hebben ontvangen:</text:p>
            <text:p text:style-name="common-al">Voor:   het opslaan van gevaarlijke stoffen in verpakking</text:p>
            <text:p text:style-name="common-al">Locatie:  Huisbergenweg 5 en 7, 5249 JR Rosmalen </text:p>
            <text:p text:style-name="common-al">DSO-kenmerk:  2026030901247</text:p>
            <text:p text:style-name="common-al">Zaaknummer:  Z/500677</text:p>
            <text:p text:style-name="common-al">Datum ontvangen:  9 maart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71561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561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561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0677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Gemeente 's-Hertogenbosch - Melding Besluit activiteiten leefomgeving (Bal) - Huisbergenweg 5 en 7 Rosmalen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1561</meta:user-defined>
    <meta:user-defined meta:name="OVERHEIDop.GmbID/DC.identifier">gmb-2026-171561</meta:user-defined>
    <meta:user-defined meta:name="OVERHEIDop.versieInformatie"/>
  </office:meta>
</office:document-meta>
</file>