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urice Ravellaan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t Jom Ha Voetbal ter hoogte van Maurice Ravellaan 4 in Amsterdam</text:p>
            <text:p text:style-name="common-al">Datum van: 28-06-2026</text:p>
            <text:p text:style-name="common-al">Datum t/m: 28-06-2026</text:p>
            <text:p text:style-name="common-al">Tijd van: 08:30</text:p>
            <text:p text:style-name="common-al">Tijd tot: 18:00</text:p>
            <text:p text:style-name="common-al">Bezoekers drukste moment: 1200</text:p>
            <text:p text:style-name="common-al">Activiteiten: Naast een voetbaltoernooi is Jom Ha Voetbal een sociaal evenement waar de joodse gemeenschap elkaar ontmoet, met elkaar kletst en een hapje kan eten. Voor de kinderen zijn er attracties</text:p>
            <text:p text:style-name="common-al">Ontvangen op: 05-04-2026</text:p>
            <text:p text:style-name="common-al">Kenmerk gemeente: Z/26/311107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328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2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2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073</meta:user-defined>
    <meta:user-defined meta:name="DCTERMS.abstract">Aanvraag voor een evenementenvergunning ter hoogte van adres Maurice Ravellaan 4 in Amsterdam</meta:user-defined>
    <dc:language>nl</dc:language>
    <meta:user-defined meta:name="OVERHEIDop.locatietype/OVERHEIDop.gebiedsmarkering">Punt</meta:user-defined>
    <meta:user-defined meta:name="DC.title">Aanvraag evenementenvergunning Maurice Ravellaan 4 in Amsterda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328</meta:user-defined>
    <meta:user-defined meta:name="OVERHEIDop.GmbID/DC.identifier">gmb-2026-171328</meta:user-defined>
    <meta:user-defined meta:name="OVERHEIDop.versieInformatie"/>
  </office:meta>
</office:document-meta>
</file>