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"Vrijheidsevent 2026" op 4 en 5 mei 2025 in Wageningen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venementenvergunning verleend (op 25 maart 2026) aan de Stichting Nationaal Comité Herdenkingen Capitulaties 1945 voor het Vrijheidsevent 2026 op 4 en 5 mei in Wageningen, met herdenkingen en vieringen van 81 jaar vrijheid.</text:p>
            <text:p text:style-name="common-al"/>
            <text:p text:style-name="common-al">De opbouw start op 30 april. </text:p>
            <text:p text:style-name="common-al"/>
            <text:p text:style-name="last-al">Als u vragen heeft over deze vergunning dan kunt contact opnemen met de gemeente, tel 0317 - 49 29 11 of een email sturen naar vergunningen@wageningen.nl, vermeld in uw email uw telefoonnummer. U kunt binnen 6 weken na de datum waarop de vergunning verleend is bezwaar maken tegen dit besluit bij de burgemeester van Wageningen. Dat doet u via de afdeling Juridische Zaken, Postbus 1, 6700 AA Wageningen of via https://www.wageningen.nl/direct-regelen/melding-klacht-of-bezwaar/klacht-of-bezwaar/bezwaar-maken-tegen-een-besluit/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geningen</text:p>
            </table:table-cell>
            <table:table-cell office:value-type="string" table:style-name="header.C">
              <text:p text:style-name="headerright"><text:span text:style-name="nr">Nr. 171242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242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242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5/xml/MC-DRP-BeschikkingAfhandeling-Web-ZM.xml</meta:user-defined>
    <meta:user-defined meta:name="OVERHEID.Gemeente/DC.creator">Wageningen</meta:user-defined>
    <meta:user-defined meta:name="OVERHEID.Informatietype/DC.type">officiële publicatie</meta:user-defined>
    <meta:user-defined meta:name="OVERHEID.Gemeente/DCTERMS.publisher">Wageningen</meta:user-defined>
    <meta:user-defined meta:name="OVERHEID.Gemeente/OVERHEID.authority">Wagening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Gemeente</meta:user-defined>
    <meta:user-defined meta:name="DC.title">Verleende evenementenvergunning "Vrijheidsevent 2026" op 4 en 5 mei 2025 in Wageningen.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1242</meta:user-defined>
    <meta:user-defined meta:name="OVERHEIDop.GmbID/DC.identifier">gmb-2026-171242</meta:user-defined>
    <meta:user-defined meta:name="OVERHEIDop.versieInformatie"/>
  </office:meta>
</office:document-meta>
</file>