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(standplaatsvergunning) Pieter de Hooghstraat te Maarssen - een standplaatsvergunning brood en bank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standplaatsvergunning) is verleend voor een standplaatsvergunning brood en banket op de locatie Pieter de Hooghstraat te Maarssen.</text:p>
            <text:p text:style-name="common-al">Datum besluit: 8 april 2026</text:p>
            <text:p text:style-name="common-al">Zaaknummer: Z2026-00000046</text:p>
            <text:p text:style-name="common-al">U kunt bezwaar maken tot en met 20 mei 2026</text:p>
            <text:p text:style-name="common-al">
            <text:span text:style-name="nadrukvet">Inzien</text:span>
          </text:p>
            <text:p text:style-name="common-al">U kunt de documenten met zaaknummer Z2026-00000046 tot 20 mei 2026 inzien. Dit kan via de knop 'Bekijk documenten' aan de linkerkant van deze pagina, onder het kopje 'Extra informatie'. U kunt ook de link jeleefomgeving.nl/inzien/823214527/b4258a0d-5a01-40bf-953f-0ae27c6d988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0 mei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7121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21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121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046</meta:user-defined>
    <meta:user-defined meta:name="DCTERMS.abstract">Betreft: Beschikking op aanvraag op locatie Pieter de Hooghstraat te Maarssen</meta:user-defined>
    <dc:language>nl</dc:language>
    <meta:user-defined meta:name="OVERHEIDop.locatietype/OVERHEIDop.gebiedsmarkering">Punt</meta:user-defined>
    <meta:user-defined meta:name="DC.title">Gemeente Stichtse Vecht - Beschikking op aanvraag Omgevingsvergunning (standplaatsvergunning) Pieter de Hooghstraat te Maarssen - een standplaatsvergunning brood en banket</meta:user-defined>
    <meta:user-defined meta:name="OVERHEIDop.datumEindeReactietermijn">2026-05-20</meta:user-defined>
    <meta:user-defined meta:name="OVERHEIDop.terinzageleggingBG">https://jeleefomgeving.nl/inzien/823214527/b4258a0d-5a01-40bf-953f-0ae27c6d9887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1219</meta:user-defined>
    <meta:user-defined meta:name="OVERHEIDop.GmbID/DC.identifier">gmb-2026-171219</meta:user-defined>
    <meta:user-defined meta:name="OVERHEIDop.versieInformatie"/>
  </office:meta>
</office:document-meta>
</file>