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brug (BRUG D-7) met kademuur en 'te water laatplaats'</text:p>
            <text:p text:style-name="common-al">Zaakadres: </text:p>
            <text:p text:style-name="common-al">Datum ontvangst: 19-03-2026 11:06</text:p>
            <text:p text:style-name="common-al">Zaaknummer: Z2026-012552</text:p>
            <text:p text:style-name="common-al">DSO-nummer: 202603190062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1166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166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166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2552</meta:user-defined>
    <meta:user-defined meta:name="DCTERMS.abstract">realiseren van een brug (BRUG D-7) met kademuur en 'te water laatplaats'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1166</meta:user-defined>
    <meta:user-defined meta:name="OVERHEIDop.GmbID/DC.identifier">gmb-2026-171166</meta:user-defined>
    <meta:user-defined meta:name="OVERHEIDop.versieInformatie"/>
  </office:meta>
</office:document-meta>
</file>