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3-03-2026 00:00 hebben wij een aanvraag ontvangen voor het houden van een evenement (Openluchtspel op 3, 4, 8, 10, 11, 13, 15, 17, en 18 juli 2026) op het adres Beukenlaantje 6 7475SK Markelo. Deze aanvraag staat ingeschreven onder zaaknummer 0000108344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last-al">Het betreft hier uitsluitend een kennisgeving. De plannen worden (nog) niet bekend gemaakt. Eventuele bezwaren kunnen pas worden ingediend nadat over de plannen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71158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15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15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1083440</meta:user-defined>
    <meta:user-defined meta:name="DCTERMS.abstract">het houden van een evenement (Openluchtspel op 3, 4, 8, 10, 11, 13, 15, 17, en 18 juli 2026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p 13-03-2026 00:00 hebben wij een aanvraag ontvangen voor het houden van een evenement (Openluchtspel op 3, 4, 8, 10, 11, 13, 15, 17, en 18 juli 2026) op het adres Beukenlaantje 6 7475SK Markelo. Deze aanvraag staat ingeschreven onder zaaknummer 00001083440.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1158</meta:user-defined>
    <meta:user-defined meta:name="OVERHEIDop.GmbID/DC.identifier">gmb-2026-171158</meta:user-defined>
    <meta:user-defined meta:name="OVERHEIDop.versieInformatie"/>
  </office:meta>
</office:document-meta>
</file>