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03-2026 00:00 hebben wij een aanvraag ontvangen voor het houden van een evenement (Thijs Kemperink op 23 juni 2026) op het adres Beukenlaantje 6 7475SK Markelo. Deze aanvraag staat ingeschreven onder zaaknummer 0000108344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7115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5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5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1083444</meta:user-defined>
    <meta:user-defined meta:name="DCTERMS.abstract">het houden van een evenement (Thijs Kemperink op 23 juni 2026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13-03-2026 00:00 hebben wij een aanvraag ontvangen voor het houden van een evenement (Thijs Kemperink op 23 juni 2026) op het adres Beukenlaantje 6 7475SK Markelo. Deze aanvraag staat ingeschreven onder zaaknummer 00001083444.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150</meta:user-defined>
    <meta:user-defined meta:name="OVERHEIDop.GmbID/DC.identifier">gmb-2026-171150</meta:user-defined>
    <meta:user-defined meta:name="OVERHEIDop.versieInformatie"/>
  </office:meta>
</office:document-meta>
</file>