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3-03-2026 00:00 hebben wij een aanvraag ontvangen voor het houden van een evenement (optreden van Paloma's en de Heinoos op 10 mei 2026) op het adres Beukenlaantje 6 7475SK Markelo. Deze aanvraag staat ingeschreven onder zaaknummer 0000108344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Het betreft hier uitsluitend een kennisgeving. De plannen worden (nog) niet bekend gemaakt. Eventuele bezwaren kunnen pas worden ingediend nadat over de plannen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71145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4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4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1083447</meta:user-defined>
    <meta:user-defined meta:name="DCTERMS.abstract">het houden van een evenement (optreden van Paloma's en de Heinoos op 10 mei 2026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 13-03-2026 00:00 hebben wij een aanvraag ontvangen voor het houden van een evenement (optreden van Paloma's en de Heinoos op 10 mei 2026) op het adres Beukenlaantje 6 7475SK Markelo. Deze aanvraag staat ingeschreven onder zaaknummer 00001083447.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1145</meta:user-defined>
    <meta:user-defined meta:name="OVERHEIDop.GmbID/DC.identifier">gmb-2026-171145</meta:user-defined>
    <meta:user-defined meta:name="OVERHEIDop.versieInformatie"/>
  </office:meta>
</office:document-meta>
</file>