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Julianastraat-Wilhelminastraat-Westergoleane (e.o) te IJlst, CLZ-00108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5-02-2026 de volgende melding is binnengekomen. </text:p>
            <text:p text:style-name="common-al">
            
          </text:p>
            <text:p text:style-name="common-al">
            
          </text:p>
            <text:p text:style-name="common-al">Julianastraat-Wilhelminastraat-Westergoleane (e.o) te IJlst, het graven in de bodem voor werkzaamheden aan kabels en leidingen (ingediend op: 25-02-2026)</text:p>
            <text:p text:style-name="common-al">
            
          </text:p>
            <text:p text:style-name="common-al">Het zaaknummer is CLZ-00108632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7105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0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05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8632</meta:user-defined>
    <meta:user-defined meta:name="DCTERMS.abstract">Melding activiteit omgevingswet voor graven in de bodem aan de Julianastraat-Wilhelminastraat-Westergoleane (e.o) te IJlst.</meta:user-defined>
    <dc:language>nl</dc:language>
    <meta:user-defined meta:name="OVERHEIDop.locatietype/OVERHEIDop.gebiedsmarkering">Vlak</meta:user-defined>
    <meta:user-defined meta:name="DC.title">Melding activiteit omgevingswet aan de Julianastraat-Wilhelminastraat-Westergoleane (e.o) te IJlst, CLZ-00108632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054</meta:user-defined>
    <meta:user-defined meta:name="OVERHEIDop.GmbID/DC.identifier">gmb-2026-171054</meta:user-defined>
    <meta:user-defined meta:name="OVERHEIDop.versieInformatie"/>
  </office:meta>
</office:document-meta>
</file>