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loemgracht 71E 1016K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orraadvergunning tweede woning</text:p>
            <text:p text:style-name="common-al">Zaakadres: Bloemgracht 71E 1016KG Amsterdam</text:p>
            <text:p text:style-name="common-al">Datum ontvangst: 27-03-2026</text:p>
            <text:p text:style-name="common-al">Zaaknummer: Z2026-01463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089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89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89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631</meta:user-defined>
    <meta:user-defined meta:name="DCTERMS.abstract">voorraadvergunning twee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nttrekkingsvergunning van woonruimte voor een tweede woning Bloemgracht 71E 1016KG Amsterdam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892</meta:user-defined>
    <meta:user-defined meta:name="OVERHEIDop.GmbID/DC.identifier">gmb-2026-170892</meta:user-defined>
    <meta:user-defined meta:name="OVERHEIDop.versieInformatie"/>
  </office:meta>
</office:document-meta>
</file>