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blokhut en legaliseren van beschoeiing, Noordplas 1K 63 Vinkeveen (A 5889)</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blokhut en legaliseren van beschoeiing op locatie Noordplas 1K 63 Vinkeveen (A 5889).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aanvraag is geregistreerd onder zaaknummer Z2026-000822.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7 april 2026. De gemeente neemt daarover waarschijnlijk uiterlijk 2 juni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170800</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800</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800</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822</meta:user-defined>
    <meta:user-defined meta:name="DCTERMS.abstract">Betreft: Aanvraag op locatie Noordplas 1K 63 Vinkeveen (A 5889)</meta:user-defined>
    <dc:language>nl</dc:language>
    <meta:user-defined meta:name="OVERHEIDop.locatietype/OVERHEIDop.gebiedsmarkering">Vlak</meta:user-defined>
    <meta:user-defined meta:name="DC.title">Kennisgeving ontvangst aanvraag omgevingsvergunning voor het plaatsen van een blokhut en legaliseren van beschoeiing, Noordplas 1K 63 Vinkeveen (A 5889)</meta:user-defined>
    <meta:user-defined meta:name="DCTERMS.W3CDTF/DCTERMS.available">2026-04-10</meta:user-defined>
    <meta:user-defined meta:name="DCTERMS.W3CDTF/OVERHEIDop.jaargang">2026</meta:user-defined>
    <meta:user-defined meta:name="OVERHEIDop.publicationIssue">170800</meta:user-defined>
    <meta:user-defined meta:name="OVERHEIDop.GmbID/DC.identifier">gmb-2026-170800</meta:user-defined>
    <meta:user-defined meta:name="OVERHEIDop.versieInformatie"/>
  </office:meta>
</office:document-meta>
</file>