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vrijstelling exploitatievergunning Strandpaviljoen Zilverzand, Strand Egmond-Binnen 2, 1935GZ Egmond-Binnen, verzenddatum 8 april 2026 (Z2026-000028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170557</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557</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557</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807</meta:user-defined>
    <meta:user-defined meta:name="DCTERMS.abstract">vrijstelling exploitatievergunning Strandpaviljoen Zilverzand Egmond binnen, Strand Egmond-Binnen 2, 1935GZ Egmond-Binnen, verzenddatum 8 april 2026 (Z2026-00002807)</meta:user-defined>
    <dc:language>nl</dc:language>
    <meta:user-defined meta:name="OVERHEIDop.locatietype/OVERHEIDop.gebiedsmarkering">Punt</meta:user-defined>
    <meta:user-defined meta:name="DC.title">Gemeente Bergen, verleende vrijstelling exploitatievergunning Strandpaviljoen Zilverzand, Strand Egmond-Binnen 2, 1935GZ Egmond-Binnen, verzenddatum 8 april 2026 (Z2026-00002807)</meta:user-defined>
    <meta:user-defined meta:name="DCTERMS.W3CDTF/DCTERMS.available">2026-04-10</meta:user-defined>
    <meta:user-defined meta:name="DCTERMS.W3CDTF/OVERHEIDop.jaargang">2026</meta:user-defined>
    <meta:user-defined meta:name="OVERHEIDop.publicationIssue">170557</meta:user-defined>
    <meta:user-defined meta:name="OVERHEIDop.GmbID/DC.identifier">gmb-2026-170557</meta:user-defined>
    <meta:user-defined meta:name="OVERHEIDop.versieInformatie"/>
  </office:meta>
</office:document-meta>
</file>