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34, aan de Tasmanstraat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34, aan de Tasmanstraat. Het bord wordt voorzien van een onderbord met vermelding van het kenteke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7051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5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4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 - Nabij het perceelnummer 34, aan de Tasmanstraat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34, aan de Tasmanstraat, te Den Haag.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519</meta:user-defined>
    <meta:user-defined meta:name="OVERHEIDop.GmbID/DC.identifier">gmb-2026-170519</meta:user-defined>
    <meta:user-defined meta:name="OVERHEIDop.versieInformatie"/>
  </office:meta>
</office:document-meta>
</file>