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Straat BBQ, Mozartstraat 44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Straat BBQ     </text:p>
            <text:p text:style-name="common-al">Datum: 12 september 2026 </text:p>
            <text:p text:style-name="common-al">Locatie: Mozartstraat 44 </text:p>
            <text:p text:style-name="common-al">Dossiernummer: 4990854 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7039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39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39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Mozartstraat 44</meta:user-defined>
    <dc:language>nl</dc:language>
    <meta:user-defined meta:name="OVERHEIDop.locatietype/OVERHEIDop.gebiedsmarkering">Adres</meta:user-defined>
    <meta:user-defined meta:name="DC.title">Gemeente Arnhem – Aanvraag evenementenvergunning, Straat BBQ, Mozartstraat 44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398</meta:user-defined>
    <meta:user-defined meta:name="OVERHEIDop.GmbID/DC.identifier">gmb-2026-170398</meta:user-defined>
    <meta:user-defined meta:name="OVERHEIDop.versieInformatie"/>
  </office:meta>
</office:document-meta>
</file>