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treft: Aanvraag evenementenvergunning schuttersfeest Rog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op 6 april 2026 een aanvraag evenementenvergunning heeft ontvangen voor het organiseren van een schuttersfeest en optocht op 20 en 21 juni 2026 op het evenemententerrein gelegen aan de Berkenlaan in Roggel.</text:p>
            <text:p text:style-name="common-al">De aanvraag is geregistreerd onder zaaknummer Z2026-00000612 en aangevraagd voor de volgende activiteit(en):</text:p>
            <text:list text:style-name="id1-3-2-1-1-3">
              <text:list-item text:style-override="id1-3-2-1-1-3-1">
                <text:number>•</text:number>
                <text:p text:style-name="al">evenement</text:p>
              </text:list-item>
            </text:list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17028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28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28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0612</meta:user-defined>
    <meta:user-defined meta:name="DCTERMS.abstract">Aanvraag evenementenvergunning ontvangen voor het organiseren van een schuttersfeest en optocht 20 en 21 juni 2026 in Roggel, Berkenlaan 10, 6088AM Rogg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treft: Aanvraag evenementenvergunning schuttersfeest Roggel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289</meta:user-defined>
    <meta:user-defined meta:name="OVERHEIDop.GmbID/DC.identifier">gmb-2026-170289</meta:user-defined>
    <meta:user-defined meta:name="OVERHEIDop.versieInformatie"/>
  </office:meta>
</office:document-meta>
</file>