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alcoholhoudende dranken tijdens Koningsdag op Varkensmarkt 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van zwakalcoholhoudende dranken tijdens Koningsdag op Varkensmarkt 7.</text:p>
            <text:p text:style-name="common-al">Verzenddatum: 1 april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70131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31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131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het schenken van zwakalcoholhoudende dranken tijdens Koningsdag op Varkensmarkt 7 te Culemborg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131</meta:user-defined>
    <meta:user-defined meta:name="OVERHEIDop.GmbID/DC.identifier">gmb-2026-170131</meta:user-defined>
    <meta:user-defined meta:name="OVERHEIDop.versieInformatie"/>
  </office:meta>
</office:document-meta>
</file>