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alcoholhoudende dranken in de periode 10 juni 2026 t/m 21 juni 2026 aan Varkensmarkt (poffertjeskraam)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van zwakalcoholhoudende dranken op de Varkensmarkt (poffertjeskraam) in de periode 10 juni 2026 t/m 21 juni 2026.</text:p>
            <text:p text:style-name="common-al">Verzenddatum: 31 maart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70126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26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26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Ontheffing voor het schenken van zwakalcoholhoudende dranken in de periode 10 juni 2026 t/m 21 juni 2026 aan Varkensmarkt (poffertjeskraam) te Culemborg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126</meta:user-defined>
    <meta:user-defined meta:name="OVERHEIDop.GmbID/DC.identifier">gmb-2026-170126</meta:user-defined>
    <meta:user-defined meta:name="OVERHEIDop.versieInformatie"/>
  </office:meta>
</office:document-meta>
</file>