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ierhuisterweg 3, 8507 CE Rohel: melding toepassen van grond of baggerspecie. (Z.89165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7012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12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12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91653</meta:user-defined>
    <dc:language>nl</dc:language>
    <meta:user-defined meta:name="OVERHEIDop.locatietype/OVERHEIDop.gebiedsmarkering">Punt</meta:user-defined>
    <meta:user-defined meta:name="DC.title">Vierhuisterweg 3, 8507 CE Rohel: melding toepassen van grond of baggerspecie. (Z.891653)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122</meta:user-defined>
    <meta:user-defined meta:name="OVERHEIDop.GmbID/DC.identifier">gmb-2026-170122</meta:user-defined>
    <meta:user-defined meta:name="OVERHEIDop.versieInformatie"/>
  </office:meta>
</office:document-meta>
</file>