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zwakalcoholhoudende dranken tijden de derby C.V.V. Vriendenschaar – Focus ’07 op 18 april 2026 aan Pinksterbloem 91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verleend voor het schenken van zwakalcoholhoudende dranken tijden de derby C.V.V. Vriendenschaar – Focus ’07 op 18 april 2026 aan de Pinksterbloem 91.</text:p>
            <text:p text:style-name="common-al">Verzenddatum: 30 maart 2026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170115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115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115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oor het schenken van zwakalcoholhoudende dranken tijden de derby C.V.V. Vriendenschaar – Focus ’07 op 18 april 2026 aan Pinksterbloem 91 te Culemborg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115</meta:user-defined>
    <meta:user-defined meta:name="OVERHEIDop.GmbID/DC.identifier">gmb-2026-170115</meta:user-defined>
    <meta:user-defined meta:name="OVERHEIDop.versieInformatie"/>
  </office:meta>
</office:document-meta>
</file>