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verlenging voor het plaatsen van een bouwplaats bestaande uit een bouwkeet, cateringwagen en bouwhekken van 31 maart tot en met 30 juni 2026 op de parkeerplaats bij het Station in Culemborg </text:p>
      <text:section text:name="zakelijke-mededeling_id1-3-2" text:style-name="zakelijke-mededeling">
        <text:section text:name="zakelijke-mededeling-tekst_id1-3-2-1" text:style-name="zakelijke-mededeling-tekst">
          <text:section text:name="tekst_id1-3-2-1-1" text:style-name="tekst">
            <text:p text:style-name="common-al">(Verlenging) Vergunning verleend het plaatsen van een bouwplaats bestaande uit een bouwkeet, cateringwagen en bouwhekken op de parkeerplaats bij het Station in Culemborg van 31 maart tot en met 30 juni 2026.</text:p>
            <text:p text:style-name="common-al">Verzenddatum: 31 maart 2026 </text:p>
            <text:p text:style-name="common-al">
            <text:span text:style-name="nadrukvet">Rechtsmiddel</text:span>
          </text:p>
            <text:p text:style-name="last-al">Als u het niet eens bent met deze beslissing, er kunt u daartegen bezwaar maken bij de burgemeester en wethouders van Culemborg binnen zes weken na de dag waarop deze brief is verzonden. Vermeld ons kenmerk van de beslissing in uw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170105</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105</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105</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5/xml/MC-DRP-BeschikkingAfhandeling-Web-ZM.xml</meta:user-defined>
    <meta:user-defined meta:name="OVERHEID.Gemeente/DC.creator">Culembor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Toestemming voor de verlenging voor het plaatsen van een bouwplaats bestaande uit een bouwkeet, cateringwagen en bouwhekken van 31 maart tot en met 30 juni 2026 op de parkeerplaats bij het Station in Culemborg</meta:user-defined>
    <meta:user-defined meta:name="DCTERMS.W3CDTF/DCTERMS.available">2026-04-10</meta:user-defined>
    <meta:user-defined meta:name="DCTERMS.W3CDTF/OVERHEIDop.jaargang">2026</meta:user-defined>
    <meta:user-defined meta:name="OVERHEIDop.publicationIssue">170105</meta:user-defined>
    <meta:user-defined meta:name="OVERHEIDop.GmbID/DC.identifier">gmb-2026-170105</meta:user-defined>
    <meta:user-defined meta:name="OVERHEIDop.versieInformatie"/>
  </office:meta>
</office:document-meta>
</file>