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aankondigingsbord van Culemborg Blues in de periode 22 juni 2026 t/m 23 augustus 2026 in het weiland aan Rietveldseweg 34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 verleend voor het plaatsen van een aankondigingsbord van Culemborg Blues in het weiland Rietveldseweg 34 in de periode 22 juni 2026 t/m 23 augustus 2026.</text:p>
            <text:p text:style-name="common-al">Verzenddatum: 31 maart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170088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08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08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5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Gemeente</meta:user-defined>
    <meta:user-defined meta:name="DC.title">Toestemming voor het plaatsen van een aankondigingsbord van Culemborg Blues in de periode 22 juni 2026 t/m 23 augustus 2026 in het weiland aan Rietveldseweg 34 te Culemborg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088</meta:user-defined>
    <meta:user-defined meta:name="OVERHEIDop.GmbID/DC.identifier">gmb-2026-170088</meta:user-defined>
    <meta:user-defined meta:name="OVERHEIDop.versieInformatie"/>
  </office:meta>
</office:document-meta>
</file>