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het Gala Lek en Linge op 27, 28 en 29 mei 2026 tussen 18:00 uur en 20:30 uur aan Ina Boudier Bakkerstraat 2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 het organiseren van het Gala Lek en Linge op 27, 28 en 29 mei 2026 tussen 18:00 uur en 20:30 uur aan de Ina Boudier Bakkerstraat 2.</text:p>
            <text:p text:style-name="common-al">Verzenddatum: 1 april 2026 </text:p>
            <text:p text:style-name="common-al">
            <text:span text:style-name="nadrukvet">Rechtsmiddel</text:span>
          </text:p>
            <text:p text:style-name="last-al">Als u het niet eens bent met deze beslissing, kunt u daartegen bezwaar maken bij de burgemeester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170009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00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0009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5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het organiseren van het Gala Lek en Linge op 27, 28 en 29 mei 2026 tussen 18:00 uur en 20:30 uur aan Ina Boudier Bakkerstraat 2 te Culemborg</meta:user-defined>
    <meta:user-defined meta:name="DCTERMS.W3CDTF/DCTERMS.available">2026-04-10</meta:user-defined>
    <meta:user-defined meta:name="DCTERMS.W3CDTF/OVERHEIDop.jaargang">2026</meta:user-defined>
    <meta:user-defined meta:name="OVERHEIDop.publicationIssue">170009</meta:user-defined>
    <meta:user-defined meta:name="OVERHEIDop.GmbID/DC.identifier">gmb-2026-170009</meta:user-defined>
    <meta:user-defined meta:name="OVERHEIDop.versieInformatie"/>
  </office:meta>
</office:document-meta>
</file>