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van het eindfeest V.C. Shot op 11 april 2026 tussen 20:00 uur en 24:00 uur aan Sportlaan 1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ementenvergunning verleend voor het organiseren van het eindfeest V.C. Shot aan de Sportlaan 1 op 11 april 2026 tussen 20:00 uur en 24:00 uur.</text:p>
            <text:p text:style-name="common-al">Verzenddatum: 26 maart 2026 </text:p>
            <text:p text:style-name="common-al">
            <text:span text:style-name="nadrukvet">Rechtsmiddel</text:span>
          </text:p>
            <text:p text:style-name="last-al">Als u het niet eens bent met deze beslissing, kunt u daartegen bezwaar maken bij de burgemeester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169890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890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890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5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het organiseren van het eindfeest V.C. Shot op 11 april 2026 tussen 20:00 uur en 24:00 uur aan Sportlaan 1 te Culemborg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9890</meta:user-defined>
    <meta:user-defined meta:name="OVERHEIDop.GmbID/DC.identifier">gmb-2026-169890</meta:user-defined>
    <meta:user-defined meta:name="OVERHEIDop.versieInformatie"/>
  </office:meta>
</office:document-meta>
</file>