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21 woningen in de gildebuurt, Gildebuurt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3356 </text:p>
            <text:p text:style-name="common-al"> Omschrijving: bouwen van 21 woningen in de gildebuur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ildebuurt Eindhoven  </text:p>
              </text:list-item>
            </text:list>
            <text:p text:style-name="common-al"> Datum ontvangst: 08-04-2026 09:40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69825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82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82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356</meta:user-defined>
    <meta:user-defined meta:name="DCTERMS.abstract">bouwen van 21 woningen in de gildebuurt</meta:user-defined>
    <dc:language>nl</dc:language>
    <meta:user-defined meta:name="OVERHEIDop.locatietype/OVERHEIDop.gebiedsmarkering">Vlak</meta:user-defined>
    <meta:user-defined meta:name="DC.title">Ingediende aanvraag omgevingsvergunning: bouwen van 21 woningen in de gildebuurt, Gildebuurt Eindhov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825</meta:user-defined>
    <meta:user-defined meta:name="OVERHEIDop.GmbID/DC.identifier">gmb-2026-169825</meta:user-defined>
    <meta:user-defined meta:name="OVERHEIDop.versieInformatie"/>
  </office:meta>
</office:document-meta>
</file>