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-Lampionnenoptocht 27-11-2026 op de locatie Lekk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3-2026 heeft de gemeente een aanvraag ontvangen voor een evenementen vergunning voor -Lampionnenoptocht 27-11-2026 op de locatie Lekkerkerk. De aanvraag is geregistreerd onder zaaknummer 19311868635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169683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683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683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868635</meta:user-defined>
    <dc:language>nl</dc:language>
    <meta:user-defined meta:name="OVERHEIDop.locatietype/OVERHEIDop.gebiedsmarkering">Vlak</meta:user-defined>
    <meta:user-defined meta:name="DC.title">Kennisgeving ontvangst aanvraag voor een evenementen vergunning voor -Lampionnenoptocht 27-11-2026 op de locatie Lekkerkerk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683</meta:user-defined>
    <meta:user-defined meta:name="OVERHEIDop.GmbID/DC.identifier">gmb-2026-169683</meta:user-defined>
    <meta:user-defined meta:name="OVERHEIDop.versieInformatie"/>
  </office:meta>
</office:document-meta>
</file>