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vangen voor het houden van verschillende sportevenementen van 24 mei t/m 20 juni 2026 op de locatie Kerklaan 2A, 7391AN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5 maart 2026</text:p>
            <text:p text:style-name="common-al">Kenmerk: Z2026-00000685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9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69644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64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644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0685</meta:user-defined>
    <meta:user-defined meta:name="DCTERMS.abstract">Kerklaan 2A, 7391AN Twello</meta:user-defined>
    <dc:language>nl</dc:language>
    <meta:user-defined meta:name="OVERHEIDop.locatietype/OVERHEIDop.gebiedsmarkering">Punt</meta:user-defined>
    <meta:user-defined meta:name="DC.title">Aanvraag ontvangen voor het houden van verschillende sportevenementen van 24 mei t/m 20 juni 2026 op de locatie Kerklaan 2A, 7391AN Twello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644</meta:user-defined>
    <meta:user-defined meta:name="OVERHEIDop.GmbID/DC.identifier">gmb-2026-169644</meta:user-defined>
    <meta:user-defined meta:name="OVERHEIDop.versieInformatie"/>
  </office:meta>
</office:document-meta>
</file>