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esluit bodemkwaliteit Rozengaarde 2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maart 2026 heeft de gemeente een melding ontvangen voor activiteiten op de locatie Rozengaarde 2 in Rijssen. De melding betreft het saneren van de bodem. Voor deze activiteiten geldt geen vergunningplicht. De melding is geregistreerd onder zaaknummer Z2026-00001062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69613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1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1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62</meta:user-defined>
    <meta:user-defined meta:name="DCTERMS.abstract">Rozengaarde 2 in Rijssen, het saneren van de bodem</meta:user-defined>
    <dc:language>nl</dc:language>
    <meta:user-defined meta:name="OVERHEIDop.locatietype/OVERHEIDop.gebiedsmarkering">Vlak</meta:user-defined>
    <meta:user-defined meta:name="DC.title">Kennisgeving ontvangst melding besluit bodemkwaliteit Rozengaarde 2 in Rijss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69613</meta:user-defined>
    <meta:user-defined meta:name="OVERHEIDop.GmbID/DC.identifier">gmb-2026-169613</meta:user-defined>
    <meta:user-defined meta:name="OVERHEIDop.versieInformatie"/>
  </office:meta>
</office:document-meta>
</file>