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vernieuwen/restaureren van kozijnen op locatie De Nieuwenberg 15, 4705 AL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De Nieuwenberg 15, 4705 AL Roosendaal</text:p>
            <text:p text:style-name="common-al">
            
          </text:p>
            <text:p text:style-name="common-al">
            <text:span text:style-name="nadrukvet">Omschrijving:</text:span> het vernieuwen/restaureren van kozijnen</text:p>
            <text:p text:style-name="common-al">
            
          </text:p>
            <text:p text:style-name="last-al">
            <text:span text:style-name="nadrukvet">Registratienummer:</text:span> 2025OPA04619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6919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9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9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5OPA046193</meta:user-defined>
    <meta:user-defined meta:name="DCTERMS.abstract">Verlengen Beslistermijn Omgevingsvergunning Procedure Omgevingswet voor het vernieuwen/restaureren van kozijnen op locatie De Nieuwenberg 15, 4705 AL Roosendaal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vernieuwen/restaureren van kozijnen op locatie De Nieuwenberg 15, 4705 AL Roosendaa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192</meta:user-defined>
    <meta:user-defined meta:name="OVERHEIDop.GmbID/DC.identifier">gmb-2026-169192</meta:user-defined>
    <meta:user-defined meta:name="OVERHEIDop.versieInformatie"/>
  </office:meta>
</office:document-meta>
</file>