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transformatie tot 3 levensloopbestendige woningen, Kerkstraat 1a, 3 en 3a te Ei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april 2026 is een aanvraag ontvangen voor de transformatie naar drie levensloopbestendige woningen op locatie Kerkstraat 1a, 3 en 3a te Eibergen. De aanvraag is geregistreerd onder zaaknummer Z2026-00000628. De aanvraag betreft de volgende activiteit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169185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9185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9185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628</meta:user-defined>
    <meta:user-defined meta:name="DCTERMS.abstract">Betreft: Aanvraag op locatie Kerkstraat 1a, 3 en 3a te Eibergen</meta:user-defined>
    <dc:language>nl</dc:language>
    <meta:user-defined meta:name="OVERHEIDop.locatietype/OVERHEIDop.gebiedsmarkering">Vlak</meta:user-defined>
    <meta:user-defined meta:name="DC.title">Aanvraag vergunning voor transformatie tot 3 levensloopbestendige woningen, Kerkstraat 1a, 3 en 3a te Eibergen</meta:user-defined>
    <meta:user-defined meta:name="DCTERMS.W3CDTF/DCTERMS.available">2026-04-10</meta:user-defined>
    <meta:user-defined meta:name="DCTERMS.W3CDTF/OVERHEIDop.jaargang">2026</meta:user-defined>
    <meta:user-defined meta:name="OVERHEIDop.publicationIssue">169185</meta:user-defined>
    <meta:user-defined meta:name="OVERHEIDop.GmbID/DC.identifier">gmb-2026-169185</meta:user-defined>
    <meta:user-defined meta:name="OVERHEIDop.versieInformatie"/>
  </office:meta>
</office:document-meta>
</file>