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Waterstraat 8, 9934AV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uitenbar Pinksteren</text:p>
            <text:p text:style-name="common-al">Locatie: Waterstraat 8, 9934AV Delfzijl</text:p>
            <text:p text:style-name="common-al">Zaaknummer: Z2026-00001851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169133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3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33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1851</meta:user-defined>
    <meta:user-defined meta:name="DCTERMS.abstract">Aanvraag evenementenvergunning: voor Buitenbar Pinksteren op de locatie Waterstraat 8, 9934AV Delfzijl.</meta:user-defined>
    <dc:language>nl</dc:language>
    <meta:user-defined meta:name="OVERHEIDop.locatietype/OVERHEIDop.gebiedsmarkering">Punt</meta:user-defined>
    <meta:user-defined meta:name="DC.title">Kennisgeving ontvangst aanvraag evenementenvergunning Waterstraat 8, 9934AV Delfzij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133</meta:user-defined>
    <meta:user-defined meta:name="OVERHEIDop.GmbID/DC.identifier">gmb-2026-169133</meta:user-defined>
    <meta:user-defined meta:name="OVERHEIDop.versieInformatie"/>
  </office:meta>
</office:document-meta>
</file>