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elding ontvangen voor Stontelerweg 1 te Den Oever (bouwen zonnepark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10 december 2025 namens Gemeente Hollands Kroon een volledige melding ontvangen van een ontwikkeling aan Stontelerweg 1 te Den Oever. Het gaat over het bouwen van een zonnepark. De melding heeft het kenmerk OMG-072595/Z25-0808119. </text:p>
            <text:p text:style-name="common-al">Het betreft een melding zoals bedoeld in de hoofdstukken 2 tot en met 5 van het Besluit activiteiten leefomgeving (Bal). Van deze melding wordt overeenkomstig artikel 10.20, eerste lid van het Omgevingsbesluit een kennisgeving gedaan.</text:p>
            <text:p text:style-name="common-al">De melding gaat over de volgende activiteit: </text:p>
            <text:list text:style-name="id1-3-2-1-1-4">
              <text:list-item text:style-override="id1-3-2-1-1-4-1">
                <text:number>1.</text:number>
                <text:p text:style-name="al">Opslaan van diesel en vloeistoffen die niet brandbaar zijn in bovengrondse opslagtanks/opslaan van goederen.</text:p>
              </text:list-item>
            </text:list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72595/Z25-0808119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llands Kroon</text:p>
            </table:table-cell>
            <table:table-cell office:value-type="string" table:style-name="header.C">
              <text:p text:style-name="headerright"><text:span text:style-name="nr">Nr. 169110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11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11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Hollands Kroo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llands Kroon</meta:user-defined>
    <meta:user-defined meta:name="OVERHEID.Gemeente/OVERHEID.authority">Hollands Kroo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72595/Z25-0808119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Melding ontvangen voor Stontelerweg 1 te Den Oever (bouwen zonnepark)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9110</meta:user-defined>
    <meta:user-defined meta:name="OVERHEIDop.GmbID/DC.identifier">gmb-2026-169110</meta:user-defined>
    <meta:user-defined meta:name="OVERHEIDop.versieInformatie"/>
  </office:meta>
</office:document-meta>
</file>