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uurtpunt Vlaardingen voor Kika bij Victoria op 13 juni 2026 aan Kooikersweg 3 t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er een aanvraag is ontvangen voor het organiseren van een evenement:</text:p>
            <text:p text:style-name="common-al">Voor: Vlaardingen voor Kika bij Victoria</text:p>
            <text:p text:style-name="common-al">Datum:  13 juni 2026</text:p>
            <text:p text:style-name="common-al">Tijd:  09.00 uur – 00.00 uur</text:p>
            <text:p text:style-name="common-al">Locatie: Kooikersweg 3</text:p>
            <text:p text:style-name="common-al">Activiteiten:   Recreatief voetbaltoernooi met kinderspeelplaats, foodtrucks en podium met DJ. Door: Inzameling geld voor goed doel KiKa.</text:p>
            <text:p text:style-name="common-al">Aantal bezoekers drukste moment:  600</text:p>
            <text:p text:style-name="last-al">Heeft u hier vragen over? Neem dan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16907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07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07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buurtpunt Vlaardingen voor Kika bij Victoria op 13 juni 2026 aan Kooikersweg 3 te Vlaarding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078</meta:user-defined>
    <meta:user-defined meta:name="OVERHEIDop.GmbID/DC.identifier">gmb-2026-169078</meta:user-defined>
    <meta:user-defined meta:name="OVERHEIDop.versieInformatie"/>
  </office:meta>
</office:document-meta>
</file>