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realiseren van een nieuwe woning op de locatie Rijdersstraat 62 te 't Veld, zaaknummer Z-610868</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realiseren van een nieuwe woning op de locatie Rijdersstraat 62 te 't Veld.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2 juni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169000</text:span><text:line-break/><text:date style:data-style-name="dag" text:fixed="true" text:date-value="2026-04-10"/><text:line-break/><text:date style:data-style-name="jaar" text:fixed="true" text:date-value="2026-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9000</text:span><text:date style:data-style-name="nicedate" text:fixed="true" text:date-value="2026-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9000</text:span><text:date style:data-style-name="nicedate" text:fixed="true" text:date-value="2026-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oor een vergunning voor het realiseren van een nieuwe woning op de locatie Rijdersstraat 62 te 't Veld, zaaknummer Z-610868</meta:user-defined>
    <meta:user-defined meta:name="DCTERMS.W3CDTF/DCTERMS.available">2026-04-10</meta:user-defined>
    <meta:user-defined meta:name="DCTERMS.W3CDTF/OVERHEIDop.jaargang">2026</meta:user-defined>
    <meta:user-defined meta:name="OVERHEIDop.publicationIssue">169000</meta:user-defined>
    <meta:user-defined meta:name="OVERHEIDop.GmbID/DC.identifier">gmb-2026-169000</meta:user-defined>
    <meta:user-defined meta:name="OVERHEIDop.versieInformatie"/>
  </office:meta>
</office:document-meta>
</file>