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terrasvergunning horecabedrijf ClubHouse Indoor B.V., Theo Koomenlaan 1 5644HZ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Gebruik openbare ruimte is ingediend. </text:p>
            <text:p text:style-name="common-al"> Zaaknummer: EHV-ZP2026-003328 </text:p>
            <text:p text:style-name="common-al"> Omschrijving: terrasvergunning horecabedrijf ClubHouse Indoor B.V.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Theo Koomenlaan 1 5644HZ Eindhoven</text:p>
              </text:list-item>
            </text:list>
            <text:p text:style-name="common-al"> Datum ontvangst: 26-03-2026 00:00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68898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898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898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3328</meta:user-defined>
    <meta:user-defined meta:name="DCTERMS.abstract">terrasvergunning horecabedrijf ClubHouse Indoor B.V.</meta:user-defined>
    <dc:language>nl</dc:language>
    <meta:user-defined meta:name="OVERHEIDop.locatietype/OVERHEIDop.gebiedsmarkering">Punt</meta:user-defined>
    <meta:user-defined meta:name="DC.title">Ingekomen aanvraag: terrasvergunning horecabedrijf ClubHouse Indoor B.V., Theo Koomenlaan 1 5644HZ Eindhoven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8898</meta:user-defined>
    <meta:user-defined meta:name="OVERHEIDop.GmbID/DC.identifier">gmb-2026-168898</meta:user-defined>
    <meta:user-defined meta:name="OVERHEIDop.versieInformatie"/>
  </office:meta>
</office:document-meta>
</file>