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pslaan grond en baggerspecie - Nabij Boeilijn 1 Westzaan , 205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opslaan grond en baggerspecie</text:p>
            <text:p text:style-name="common-al">Aanvrager: Van Baarsen Buisleidingen B.V.</text:p>
            <text:p text:style-name="common-al">Zaaknummer: OD2026-0019934</text:p>
            <text:p text:style-name="common-al">DSO nummer: 2026032301777</text:p>
            <text:p text:style-name="common-al">Ontvangstdatum melding: 23-03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168819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1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881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9934</meta:user-defined>
    <meta:user-defined meta:name="DCTERMS.abstract">25631 Sluispolderweg Zaandam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opslaan grond en baggerspecie - Nabij Boeilijn 1 Westzaan , 205 meter richting oost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8819</meta:user-defined>
    <meta:user-defined meta:name="OVERHEIDop.GmbID/DC.identifier">gmb-2026-168819</meta:user-defined>
    <meta:user-defined meta:name="OVERHEIDop.versieInformatie"/>
  </office:meta>
</office:document-meta>
</file>