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de verkoop van oranje gebak op een standplaats op de locatie Lange Tiendeweg 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uda heeft een standplaatsvergunning verleend. De gemeente geeft hiermee toestemming voor de verkoop van oranje gebak op een standplaats op de locatie Lange Tiendeweg 18.</text:p>
            <text:p text:style-name="common-al">De vergunning is geldig op 27-04-2026.</text:p>
            <text:p text:style-name="common-al">De vergunning is verzonden op 08-04-2026. Het zaaknummer van de vergunning is 1669957.</text:p>
            <text:p text:style-name="common-al">Heeft u vragen of opmerkingen over dit besluit of wilt u deze inzien?Dan kunt ons bellen op telefoonnummer 14 0182. Vraag naar Team Vergunningen en Crisisbeheersing.</text:p>
            <text:p text:style-name="last-al">Als u het niet eens bent met het besluit kunt binnen 6 weken na bezwaar maken. U kunt dit via www.gouda.nl doen. Hiervoor heeft u DigiD of eHerkenning nodig. Als u het online bezwaarformulier niet wilt gebruiken leest u op onze website hoe u per post bezwaar kunt maken, of bel ons op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168806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8806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8806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1675087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Toestemming voor de verkoop van oranje gebak op een standplaats op de locatie Lange Tiendeweg 18</meta:user-defined>
    <meta:user-defined meta:name="DCTERMS.W3CDTF/DCTERMS.available">2026-04-10</meta:user-defined>
    <meta:user-defined meta:name="DCTERMS.W3CDTF/OVERHEIDop.jaargang">2026</meta:user-defined>
    <meta:user-defined meta:name="OVERHEIDop.publicationIssue">168806</meta:user-defined>
    <meta:user-defined meta:name="OVERHEIDop.GmbID/DC.identifier">gmb-2026-168806</meta:user-defined>
    <meta:user-defined meta:name="OVERHEIDop.versieInformatie"/>
  </office:meta>
</office:document-meta>
</file>