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Zeilstraat 12-4 1075S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één nieuwe zelfstandige woonruimte op de zolderverdieping van het pand op de locatie Zeilstraat 12.</text:p>
            <text:p text:style-name="common-al">Zaakadres: Zeilstraat 12-4 1075SG Amsterdam</text:p>
            <text:p text:style-name="common-al">Datum ontvangst: 07-04-2026 00:00</text:p>
            <text:p text:style-name="common-al">Zaaknummer: Z2026-01516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8497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497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497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5163</meta:user-defined>
    <meta:user-defined meta:name="DCTERMS.abstract">het vormen van één nieuwe zelfstandige woonruimte op de zolderverdieping van het pand op de locatie Zeilstraat 12.</meta:user-defined>
    <dc:language>nl</dc:language>
    <meta:user-defined meta:name="OVERHEIDop.locatietype/OVERHEIDop.gebiedsmarkering">Punt</meta:user-defined>
    <meta:user-defined meta:name="DC.title">Aanvraag woonvormingsvergunning Zeilstraat 12-4 1075SG Amsterdam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8497</meta:user-defined>
    <meta:user-defined meta:name="OVERHEIDop.GmbID/DC.identifier">gmb-2026-168497</meta:user-defined>
    <meta:user-defined meta:name="OVERHEIDop.versieInformatie"/>
  </office:meta>
</office:document-meta>
</file>