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 verwijderen van asbest en slopen stallen/schuren, Beumersteeg 4, 7261LB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maart 2026 is een melding ontvangen waarvoor geen vergunningsplicht geldt voor de locatie Beumersteeg 4, 7261LB Ruurlo. De melding is geregistreerd onder zaaknummer Z2026-00000570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68204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204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204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570</meta:user-defined>
    <meta:user-defined meta:name="DCTERMS.abstract">Betreft: Melding op locatie Beumersteeg 4, 7261LB Ruurlo</meta:user-defined>
    <dc:language>nl</dc:language>
    <meta:user-defined meta:name="OVERHEIDop.locatietype/OVERHEIDop.gebiedsmarkering">Vlak</meta:user-defined>
    <meta:user-defined meta:name="DC.title">Melding  verwijderen van asbest en slopen stallen/schuren, Beumersteeg 4, 7261LB Ruurlo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8204</meta:user-defined>
    <meta:user-defined meta:name="OVERHEIDop.GmbID/DC.identifier">gmb-2026-168204</meta:user-defined>
    <meta:user-defined meta:name="OVERHEIDop.versieInformatie"/>
  </office:meta>
</office:document-meta>
</file>