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afsluitingen</text:p>
      <text:section text:name="regeling_id1-3-2" text:style-name="regeling">
        <text:section text:name="aanhef_id1-3-2-1" text:style-name="aanhef">
          <text:section text:name="preambule_id1-3-2-1-1" text:style-name="preambule">
            <text:p text:style-name="al"/>
            <text:p text:style-name="al">Vanwege werkzaamheden zijn of worden de volgende weggedeelten voor het verkeer afgesloten in de vermelde periode. Een afsluiting kan langer duren als dat voor de werkzaamheden nodig is. Kijk voor meer informatie over de wegafsluitingen op: www.rijssen-holten.nl/wegafsluitingen. </text:p>
            <text:p text:style-name="al"/>
            <text:p text:style-name="al">Holten </text:p>
            <text:p text:style-name="al">• Gaardenstraat 1 tot 11, bouwwerkzaamheden tot en met 29 april 2026 </text:p>
            <text:p text:style-name="al">• Gaardenstraat 25 tot 13, bouwwerkzaamheden tot en met 20 april 2026 </text:p>
            <text:p text:style-name="al">• Gaardenstraat 34 tot 40, bouwwerkzaamheden tot en met 14 april 2026 </text:p>
            <text:p text:style-name="al"/>
            <text:p text:style-name="al">Rijssen </text:p>
            <text:p text:style-name="al">• Barmsijs, parkeerplaats ter hoogte van huisnummer 25, werkzaamheden Enexis, tot en met 20 april 2026 </text:p>
            <text:p text:style-name="al">• Groenling ter hoogte van huisnummer 1A tot en met 13, werkzaamheden Enexis, tot en met 20 april 2026 </text:p>
            <text:p text:style-name="al">• Groenling, parkeerplaats achter huisnummer 62 tot en met 72, werkzaamheden Enexis, tot en met 20 april 2026 </text:p>
            <text:p text:style-name="al">• Groenling, parkeerplaats ter hoogte van huisnummer 25 tot en met 29, werkzaamheden Enexis, tot en met 20 april 2026 </text:p>
            <text:p text:style-name="al">• H.J. van Opstallstraat, tussen Zuiderstraat en Wilhelminastraat, werkzaamheden, tot en met 29 april 2026 </text:p>
            <text:p text:style-name="al">• Leijerweerdsdijk, ter hoogte van de Cattelaar, wegwerkzaamheden, van 7 april tot en met 22 april 2026 </text:p>
            <text:p text:style-name="al">• Vink ter hoogte van huisnummer 69 tot en met 85, werkzaamheden Enexis, tot en met 20 april 2026</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67435</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7435</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7435</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15/2026</meta:user-defined>
    <dc:language>nl</dc:language>
    <meta:user-defined meta:name="OVERHEIDop.locatietype/OVERHEIDop.gebiedsmarkering">Gemeente</meta:user-defined>
    <meta:user-defined meta:name="DC.title">Wegafsluitingen</meta:user-defined>
    <meta:user-defined meta:name="DCTERMS.W3CDTF/DCTERMS.available">2026-04-09</meta:user-defined>
    <meta:user-defined meta:name="DCTERMS.W3CDTF/OVERHEIDop.jaargang">2026</meta:user-defined>
    <meta:user-defined meta:name="OVERHEIDop.publicationIssue">167435</meta:user-defined>
    <meta:user-defined meta:name="OVERHEIDop.GmbID/DC.identifier">gmb-2026-167435</meta:user-defined>
    <meta:user-defined meta:name="OVERHEIDop.versieInformatie"/>
  </office:meta>
</office:document-meta>
</file>